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46944444444444cm"/>
    </style:style>
    <style:style style:name="co3" style:family="table-column">
      <style:table-column-properties fo:break-before="auto" style:column-width="2.31069444444444cm"/>
    </style:style>
    <style:style style:name="co4" style:family="table-column">
      <style:table-column-properties fo:break-before="auto" style:column-width="2.34597222222222cm"/>
    </style:style>
    <style:style style:name="co5" style:family="table-column">
      <style:table-column-properties fo:break-before="auto" style:column-width="2.39888888888889cm"/>
    </style:style>
    <style:style style:name="co6" style:family="table-column">
      <style:table-column-properties fo:break-before="auto" style:column-width="2.50472222222222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2.24013888888889cm"/>
    </style:style>
    <style:style style:name="co9" style:family="table-column">
      <style:table-column-properties fo:break-before="auto" style:column-width="2.25777777777778cm"/>
    </style:style>
    <style:style style:name="co10" style:family="table-column">
      <style:table-column-properties fo:break-before="auto" style:column-width="2.29305555555556cm"/>
    </style:style>
    <style:style style:name="co11" style:family="table-column">
      <style:table-column-properties fo:break-before="auto" style:column-width="2.54cm"/>
    </style:style>
    <style:style style:name="co12" style:family="table-column">
      <style:table-column-properties fo:break-before="auto" style:column-width="2.45180555555556cm"/>
    </style:style>
    <style:style style:name="co13" style:family="table-column">
      <style:table-column-properties fo:break-before="auto" style:column-width="2.41652777777778cm"/>
    </style:style>
    <style:style style:name="co14" style:family="table-column">
      <style:table-column-properties fo:break-before="auto" style:column-width="2.48708333333333cm"/>
    </style:style>
    <style:style style:name="co15" style:family="table-column">
      <style:table-column-properties fo:break-before="auto" style:column-width="2.16958333333333cm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紙黏土創作社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荏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二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謝O穎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三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紀O萱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四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葳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四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沈O儀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五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粢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六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易O亘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七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鄭O宬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七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尤O蓉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七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彤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七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惟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七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黃O尹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八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升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八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黃O云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一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鄭O恩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一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黃O蓁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一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韓O綺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二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林O融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二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陳O掄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二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林O語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四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何O語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四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黃O蓁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六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云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七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林O芯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烏克麗麗社" table:style-name="ta1">
        <table:table-column table:style-name="co1" table:default-cell-style-name="ce1"/>
        <table:table-column table:style-name="co3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李O献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二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蕭O樂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三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曾O妮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四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洪O庭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五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婷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八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梁O桓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八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吳O瑀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十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霏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十二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蓁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十三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蓁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五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黃O愷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五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琁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五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黃O婷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六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睿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六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郭O惟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六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王O雅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七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王O筠</text:p>
          </table:table-cell>
          <table:table-cell table:number-columns-repeated="16380"/>
        </table:table-row>
        <table:table-row table:number-rows-repeated="1048558" table:style-name="ro1">
          <table:table-cell table:number-columns-repeated="16384"/>
        </table:table-row>
      </table:table>
      <table:table table:name="直笛流行音樂社" table:style-name="ta1">
        <table:table-column table:style-name="co1" table:default-cell-style-name="ce1"/>
        <table:table-column table:style-name="co4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阮O程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三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雲O睿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三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蔡O睿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三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甯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三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楊O雯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八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潘O潔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十一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陳O蕾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十一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陳O妤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十一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羚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十二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語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三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施O蕙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三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張O榕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五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馮O宸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六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温O翔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六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功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七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睿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七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楊O云</text:p>
          </table:table-cell>
          <table:table-cell table:number-columns-repeated="16380"/>
        </table:table-row>
        <table:table-row table:number-rows-repeated="1048558" table:style-name="ro1">
          <table:table-cell table:number-columns-repeated="16384"/>
        </table:table-row>
      </table:table>
      <table:table table:name="基礎籃球社" table:style-name="ta1">
        <table:table-column table:style-name="co1" table:default-cell-style-name="ce1"/>
        <table:table-column table:style-name="co5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林O茗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二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馬O宇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二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中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二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游O碩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三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張O辰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三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陳O蒼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四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翁O翔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五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翁O博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六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勳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六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林O諺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六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陳O睿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七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梁O翔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八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翔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八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祁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八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陳O和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吳O發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軒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施O憲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陳O蓒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一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祐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二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余O睿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二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許O嶸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二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陳O菥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三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郭O宇</text:p>
          </table:table-cell>
          <table:table-cell table:number-columns-repeated="16380"/>
        </table:table-row>
        <table:table-row table:style-name="ro1">
          <table:table-cell office:value-type="float" office:value="25" table:style-name="ce2">
            <text:p>25</text:p>
          </table:table-cell>
          <table:table-cell office:value-type="string" table:style-name="ce2">
            <text:p>7年十三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陳O銘</text:p>
          </table:table-cell>
          <table:table-cell table:number-columns-repeated="16380"/>
        </table:table-row>
        <table:table-row table:style-name="ro1">
          <table:table-cell office:value-type="float" office:value="26" table:style-name="ce2">
            <text:p>26</text:p>
          </table:table-cell>
          <table:table-cell office:value-type="string" table:style-name="ce2">
            <text:p>7年十三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羅O宏</text:p>
          </table:table-cell>
          <table:table-cell table:number-columns-repeated="16380"/>
        </table:table-row>
        <table:table-row table:style-name="ro1">
          <table:table-cell office:value-type="float" office:value="27" table:style-name="ce2">
            <text:p>27</text:p>
          </table:table-cell>
          <table:table-cell office:value-type="string" table:style-name="ce2">
            <text:p>7年十四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黃O豪</text:p>
          </table:table-cell>
          <table:table-cell table:number-columns-repeated="16380"/>
        </table:table-row>
        <table:table-row table:style-name="ro1">
          <table:table-cell office:value-type="float" office:value="28" table:style-name="ce2">
            <text:p>28</text:p>
          </table:table-cell>
          <table:table-cell office:value-type="string" table:style-name="ce2">
            <text:p>7年十四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謝O恩</text:p>
          </table:table-cell>
          <table:table-cell table:number-columns-repeated="16380"/>
        </table:table-row>
        <table:table-row table:style-name="ro1">
          <table:table-cell office:value-type="float" office:value="29" table:style-name="ce2">
            <text:p>29</text:p>
          </table:table-cell>
          <table:table-cell office:value-type="string" table:style-name="ce2">
            <text:p>7年十五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陳O樺</text:p>
          </table:table-cell>
          <table:table-cell table:number-columns-repeated="16380"/>
        </table:table-row>
        <table:table-row table:style-name="ro1">
          <table:table-cell office:value-type="float" office:value="30" table:style-name="ce2">
            <text:p>30</text:p>
          </table:table-cell>
          <table:table-cell office:value-type="string" table:style-name="ce2">
            <text:p>7年十五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謝O艗</text:p>
          </table:table-cell>
          <table:table-cell table:number-columns-repeated="16380"/>
        </table:table-row>
        <table:table-row table:style-name="ro1">
          <table:table-cell office:value-type="float" office:value="31" table:style-name="ce2">
            <text:p>31</text:p>
          </table:table-cell>
          <table:table-cell office:value-type="string" table:style-name="ce2">
            <text:p>7年十六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硯</text:p>
          </table:table-cell>
          <table:table-cell table:number-columns-repeated="16380"/>
        </table:table-row>
        <table:table-row table:style-name="ro1">
          <table:table-cell office:value-type="float" office:value="32" table:style-name="ce2">
            <text:p>32</text:p>
          </table:table-cell>
          <table:table-cell office:value-type="string" table:style-name="ce2">
            <text:p>7年十六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葉O賢</text:p>
          </table:table-cell>
          <table:table-cell table:number-columns-repeated="16380"/>
        </table:table-row>
        <table:table-row table:style-name="ro1">
          <table:table-cell office:value-type="float" office:value="33" table:style-name="ce2">
            <text:p>33</text:p>
          </table:table-cell>
          <table:table-cell office:value-type="string" table:style-name="ce2">
            <text:p>7年十七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紀O捷</text:p>
          </table:table-cell>
          <table:table-cell table:number-columns-repeated="16380"/>
        </table:table-row>
        <table:table-row table:style-name="ro1">
          <table:table-cell office:value-type="float" office:value="34" table:style-name="ce2">
            <text:p>34</text:p>
          </table:table-cell>
          <table:table-cell office:value-type="string" table:style-name="ce2">
            <text:p>7年十七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黃O熙</text:p>
          </table:table-cell>
          <table:table-cell table:number-columns-repeated="16380"/>
        </table:table-row>
        <table:table-row table:style-name="ro1">
          <table:table-cell office:value-type="float" office:value="35" table:style-name="ce2">
            <text:p>35</text:p>
          </table:table-cell>
          <table:table-cell office:value-type="string" table:style-name="ce2">
            <text:p>7年十八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葉O豪</text:p>
          </table:table-cell>
          <table:table-cell table:number-columns-repeated="16380"/>
        </table:table-row>
        <table:table-row table:style-name="ro1">
          <table:table-cell office:value-type="float" office:value="36" table:style-name="ce2">
            <text:p>36</text:p>
          </table:table-cell>
          <table:table-cell office:value-type="string" table:style-name="ce2">
            <text:p>7年十八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蔡O丞</text:p>
          </table:table-cell>
          <table:table-cell table:number-columns-repeated="16380"/>
        </table:table-row>
        <table:table-row table:number-rows-repeated="1048539" table:style-name="ro1">
          <table:table-cell table:number-columns-repeated="16384"/>
        </table:table-row>
      </table:table>
      <table:table table:name="捏麵人社B組" table:style-name="ta1">
        <table:table-column table:style-name="co1" table:default-cell-style-name="ce1"/>
        <table:table-column table:style-name="co6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霖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三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許O籇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四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玹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四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蘇O臻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五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瑜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五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粘O瑀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六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郭O葳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六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蔡O閔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八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楊O又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八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廖O柔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劉O恩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均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一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洪O芫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一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黃O媛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二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洪O勝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四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權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四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李O霖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五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黃O杰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五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董O翰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六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傅O勛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六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萱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七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郭O煒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七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蔡O霖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八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莊O淇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桌球社B組" table:style-name="ta1">
        <table:table-column table:style-name="co1" table:default-cell-style-name="ce1"/>
        <table:table-column table:style-name="co5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梁O軒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二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粘O任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二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陳O亦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三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洪O莛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四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方O叡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四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張O荃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四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陳O睿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五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丞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五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莊O岑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六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宇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六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展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七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陳O齊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七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歐O軒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八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吳O綸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八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洪O勛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八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梁O薰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夫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將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一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吳O豪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一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銓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二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莊O豪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四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梁O源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四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賴O續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五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杜O緯</text:p>
          </table:table-cell>
          <table:table-cell table:number-columns-repeated="16380"/>
        </table:table-row>
        <table:table-row table:style-name="ro1">
          <table:table-cell office:value-type="float" office:value="25" table:style-name="ce2">
            <text:p>25</text:p>
          </table:table-cell>
          <table:table-cell office:value-type="string" table:style-name="ce2">
            <text:p>7年十六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毅</text:p>
          </table:table-cell>
          <table:table-cell table:number-columns-repeated="16380"/>
        </table:table-row>
        <table:table-row table:style-name="ro1">
          <table:table-cell office:value-type="float" office:value="26" table:style-name="ce2">
            <text:p>26</text:p>
          </table:table-cell>
          <table:table-cell office:value-type="string" table:style-name="ce2">
            <text:p>7年十八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江O諺</text:p>
          </table:table-cell>
          <table:table-cell table:number-columns-repeated="16380"/>
        </table:table-row>
        <table:table-row table:style-name="ro1">
          <table:table-cell office:value-type="float" office:value="27" table:style-name="ce2">
            <text:p>27</text:p>
          </table:table-cell>
          <table:table-cell office:value-type="string" table:style-name="ce2">
            <text:p>7年十八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麒</text:p>
          </table:table-cell>
          <table:table-cell table:number-columns-repeated="16380"/>
        </table:table-row>
        <table:table-row table:style-name="ro1">
          <table:table-cell office:value-type="float" office:value="28" table:style-name="ce2">
            <text:p>28</text:p>
          </table:table-cell>
          <table:table-cell office:value-type="string" table:style-name="ce2">
            <text:p>7年十八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謝O安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益智桌遊社B組" table:style-name="ta1">
        <table:table-column table:style-name="co1" table:default-cell-style-name="ce1"/>
        <table:table-column table:style-name="co7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輔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二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宇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三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楊O淇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四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施O恩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五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陳O錞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六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卓O翰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六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張O璿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六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黃O洋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六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徐O淯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六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涵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七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吳O晏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七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宇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七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伃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七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施O榛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一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林O佑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一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倫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一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莊O銨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三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侯O杰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四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歐O恩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五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黃O嘉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五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曾O霓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六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邱O恩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六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張O銘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八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霖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傳統藝術--獅頭創作社" table:style-name="ta1">
        <table:table-column table:style-name="co1" table:default-cell-style-name="ce1"/>
        <table:table-column table:style-name="co8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顥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三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王O翔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三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倫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三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婕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四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郭O陞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四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陳O綸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五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儒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五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陳O瑞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八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銘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十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郭O逸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茵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一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朱O融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一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盧O憲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一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許O晏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二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王O妮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五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林O綺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七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陳O宸</text:p>
          </table:table-cell>
          <table:table-cell table:number-columns-repeated="16380"/>
        </table:table-row>
        <table:table-row table:number-rows-repeated="1048558" table:style-name="ro1">
          <table:table-cell table:number-columns-repeated="16384"/>
        </table:table-row>
      </table:table>
      <table:table table:name="創意手作社B組" table:style-name="ta1">
        <table:table-column table:style-name="co1" table:default-cell-style-name="ce1"/>
        <table:table-column table:style-name="co9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潔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二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李O橖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三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許O耘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五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蔡O恩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六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軒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七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莊O卿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八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李O芸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十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頤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十一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謝O稘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十二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林O緯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二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高O璟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二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張O晨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二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林O霏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二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紋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二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彤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二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温O綾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三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伯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三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杰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三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萱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四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梁O喬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四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許O晴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五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蔡O宥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七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蔡O林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八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柯O宇</text:p>
          </table:table-cell>
          <table:table-cell table:number-columns-repeated="16380"/>
        </table:table-row>
        <table:table-row table:style-name="ro1">
          <table:table-cell office:value-type="float" office:value="25" table:style-name="ce2">
            <text:p>25</text:p>
          </table:table-cell>
          <table:table-cell office:value-type="string" table:style-name="ce2">
            <text:p>7年十八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梁O嫚</text:p>
          </table:table-cell>
          <table:table-cell table:number-columns-repeated="16380"/>
        </table:table-row>
        <table:table-row table:number-rows-repeated="1048550" table:style-name="ro1">
          <table:table-cell table:number-columns-repeated="16384"/>
        </table:table-row>
      </table:table>
      <table:table table:name="南管社B組" table:style-name="ta1">
        <table:table-column table:style-name="co1" table:default-cell-style-name="ce1"/>
        <table:table-column table:style-name="co10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施O瑄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三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許O薰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七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蕭O螢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八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郭O瑜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十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岑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十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施O伃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十一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江O萱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十四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莊O宸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十六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謝O綺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十七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謝O蒨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八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沈O恬</text:p>
          </table:table-cell>
          <table:table-cell table:number-columns-repeated="16380"/>
        </table:table-row>
        <table:table-row table:number-rows-repeated="1048564" table:style-name="ro1">
          <table:table-cell table:number-columns-repeated="16384"/>
        </table:table-row>
      </table:table>
      <table:table table:name="熱門舞蹈社B組" table:style-name="ta1">
        <table:table-column table:style-name="co1" table:default-cell-style-name="ce1"/>
        <table:table-column table:style-name="co3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媗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八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施O庭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八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廷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八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曾O酌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十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洪O彤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十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劉O靜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十一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梁O芯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十二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許O婕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十三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樺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十四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張O甄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四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郭O軒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六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尤O伃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六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林O芸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七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郭O瑜</text:p>
          </table:table-cell>
          <table:table-cell table:number-columns-repeated="16380"/>
        </table:table-row>
        <table:table-row table:number-rows-repeated="1048561" table:style-name="ro1">
          <table:table-cell table:number-columns-repeated="16384"/>
        </table:table-row>
      </table:table>
      <table:table table:name="國武術社B組" table:style-name="ta1">
        <table:table-column table:style-name="co1" table:default-cell-style-name="ce1"/>
        <table:table-column table:style-name="co11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恩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二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許O葳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四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施O波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五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倪O辰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五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顏O誠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七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陳O蒼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八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安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八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郭O麟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八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陳O萱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十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洪O檡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安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一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良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四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黃O翰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四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黎O勇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五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黃O軒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五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陳O芸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六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柯O融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八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邱O宥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八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諺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八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施O岑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八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黃O顗</text:p>
          </table:table-cell>
          <table:table-cell table:number-columns-repeated="16380"/>
        </table:table-row>
        <table:table-row table:number-rows-repeated="1048554" table:style-name="ro1">
          <table:table-cell table:number-columns-repeated="16384"/>
        </table:table-row>
      </table:table>
      <table:table table:name="編結社" table:style-name="ta1">
        <table:table-column table:style-name="co1" table:default-cell-style-name="ce1"/>
        <table:table-column table:style-name="co12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莊O妃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二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恩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二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劉O慈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三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莊O瑄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五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卓O榆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五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翔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五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林O恩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六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李O語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七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黃O真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八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劉O沂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梁O瑀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一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鈞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三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何O晞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三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吳O恩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四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施O吟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五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潘O平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六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洪O言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六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喬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八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林O昇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八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心</text:p>
          </table:table-cell>
          <table:table-cell table:number-columns-repeated="16380"/>
        </table:table-row>
        <table:table-row table:number-rows-repeated="1048555" table:style-name="ro1">
          <table:table-cell table:number-columns-repeated="16384"/>
        </table:table-row>
      </table:table>
      <table:table table:name="傳統藝術--纏花創作社" table:style-name="ta1">
        <table:table-column table:style-name="co1" table:default-cell-style-name="ce1"/>
        <table:table-column table:style-name="co10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銨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二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潔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三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紀O辰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四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温O銘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四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侯O綾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五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余O宇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五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洪O芝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五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蔡O彤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六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尤O伊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七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王O儀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陳O安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四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吳O語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五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沈O婕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五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莊O瑢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五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孏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五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曾O霓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五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廖O璇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六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許O瑄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六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鐘O恩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七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林O睿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七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郭O叡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七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吳O儀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七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嫣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八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栯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美妝造型社" table:style-name="ta1">
        <table:table-column table:style-name="co1" table:default-cell-style-name="ce1"/>
        <table:table-column table:style-name="co13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鄭O芩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三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施O倢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三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儀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四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吳O寰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四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洪O瑀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五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尹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五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蔣O蓉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六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盧O筑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七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沈O芹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七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楊O晴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七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趙O萱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八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柯O媺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陳O曈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一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許O綺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一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游O彤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二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宋O喬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二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馨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三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蔡O菲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三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魏O芩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五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洪O筑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五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莊O喬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六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喬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七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洪O瑄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七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庭</text:p>
          </table:table-cell>
          <table:table-cell table:number-columns-repeated="16380"/>
        </table:table-row>
        <table:table-row table:style-name="ro1">
          <table:table-cell office:value-type="float" office:value="25" table:style-name="ce2">
            <text:p>25</text:p>
          </table:table-cell>
          <table:table-cell office:value-type="string" table:style-name="ce2">
            <text:p>7年十八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芸</text:p>
          </table:table-cell>
          <table:table-cell table:number-columns-repeated="16380"/>
        </table:table-row>
        <table:table-row table:number-rows-repeated="1048550" table:style-name="ro1">
          <table:table-cell table:number-columns-repeated="16384"/>
        </table:table-row>
      </table:table>
      <table:table table:name="皮雕創作社" table:style-name="ta1">
        <table:table-column table:style-name="co1" table:default-cell-style-name="ce1"/>
        <table:table-column table:style-name="co14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二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謝O庭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三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李O儀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四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鈞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五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許O昕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五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楊O廷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五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蘇O銳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七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楊O恩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七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卉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八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許O哲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八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蔡O翰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丞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綮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侯O旎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二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黃O萟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二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顏O柔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三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晴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四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鄧O恩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四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吳O靚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六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謝O柔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八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柯O騰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八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粘O維</text:p>
          </table:table-cell>
          <table:table-cell table:number-columns-repeated="16380"/>
        </table:table-row>
        <table:table-row table:number-rows-repeated="1048554" table:style-name="ro1">
          <table:table-cell table:number-columns-repeated="16384"/>
        </table:table-row>
      </table:table>
      <table:table table:name="龍獅社B組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三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成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五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洪O旎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六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翔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六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蔡O樺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七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許O安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七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郭O謄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八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李O欣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十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梁O瑋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十一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吳O呈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十二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何O彥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二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博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三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吳O鈞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三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莊O淯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四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許O升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四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李O羽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五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程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五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萱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六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陳O荃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六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升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七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許O銨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七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黃O瑜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八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馬O文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八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藍O瑀</text:p>
          </table:table-cell>
          <table:table-cell table:number-columns-repeated="16380"/>
        </table:table-row>
        <table:table-row table:number-rows-repeated="1048552" table:style-name="ro1">
          <table:table-cell table:number-columns-repeated="16384"/>
        </table:table-row>
      </table:table>
      <table:table table:name="文創彩繪社B組" table:style-name="ta1">
        <table:table-column table:style-name="co1" table:default-cell-style-name="ce1"/>
        <table:table-column table:style-name="co8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三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辛O宇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三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睿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三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許O綺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四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梁O晴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四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薛O婷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六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康O茵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六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粘O臻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六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瑄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八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蔡O蓁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十一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施O瑜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一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胡O予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二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潘O瑄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三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陳O達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三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吳O綮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三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莊O晴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三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瑄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四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尤O雯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四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陳O綺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四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楊O心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六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許O筑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七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邱O方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七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芯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七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蔡O幼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八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婕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跆拳道社" table:style-name="ta1">
        <table:table-column table:style-name="co1" table:default-cell-style-name="ce1"/>
        <table:table-column table:style-name="co9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三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粘O瑀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三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黃O妘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四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萸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四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伊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五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黃O之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五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楊O瑄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六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余O儒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六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王O媗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六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汪O縈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六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周O妮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六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黃O庭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六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賴O芯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七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陳O宇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八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徐O睫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一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恩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三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祐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四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筑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四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洪O妤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五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張O瑜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七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楊O博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七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鄭O盛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八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李O嘉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八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洪O禎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八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莊O汶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古蹟解說社B組" table:style-name="ta1">
        <table:table-column table:style-name="co1" table:default-cell-style-name="ce1"/>
        <table:table-column table:style-name="co3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三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展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四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陳O達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四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恩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四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林O瑀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四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郭O語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四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鄭O彤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六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蓉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七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施O弛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七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柯O幃</text:p>
          </table:table-cell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7年七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石O馨</text:p>
          </table:table-cell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7年十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呂O安</text:p>
          </table:table-cell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7年十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林O妘</text:p>
          </table:table-cell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7年十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梁O瑀</text:p>
          </table:table-cell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7年十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曾O睿</text:p>
          </table:table-cell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7年十一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楊O帆</text:p>
          </table:table-cell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7年十三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吳O泓</text:p>
          </table:table-cell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7年十三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佑</text:p>
          </table:table-cell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7年十三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許O睿</text:p>
          </table:table-cell>
          <table:table-cell table:number-columns-repeated="16380"/>
        </table:table-row>
        <table:table-row table:style-name="ro1">
          <table:table-cell office:value-type="float" office:value="19" table:style-name="ce2">
            <text:p>19</text:p>
          </table:table-cell>
          <table:table-cell office:value-type="string" table:style-name="ce2">
            <text:p>7年十三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之</text:p>
          </table:table-cell>
          <table:table-cell table:number-columns-repeated="16380"/>
        </table:table-row>
        <table:table-row table:style-name="ro1">
          <table:table-cell office:value-type="float" office:value="20" table:style-name="ce2">
            <text:p>20</text:p>
          </table:table-cell>
          <table:table-cell office:value-type="string" table:style-name="ce2">
            <text:p>7年十五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許O翔</text:p>
          </table:table-cell>
          <table:table-cell table:number-columns-repeated="16380"/>
        </table:table-row>
        <table:table-row table:style-name="ro1">
          <table:table-cell office:value-type="float" office:value="21" table:style-name="ce2">
            <text:p>21</text:p>
          </table:table-cell>
          <table:table-cell office:value-type="string" table:style-name="ce2">
            <text:p>7年十五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楊O生</text:p>
          </table:table-cell>
          <table:table-cell table:number-columns-repeated="16380"/>
        </table:table-row>
        <table:table-row table:style-name="ro1">
          <table:table-cell office:value-type="float" office:value="22" table:style-name="ce2">
            <text:p>22</text:p>
          </table:table-cell>
          <table:table-cell office:value-type="string" table:style-name="ce2">
            <text:p>7年十六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黃O甯</text:p>
          </table:table-cell>
          <table:table-cell table:number-columns-repeated="16380"/>
        </table:table-row>
        <table:table-row table:style-name="ro1">
          <table:table-cell office:value-type="float" office:value="23" table:style-name="ce2">
            <text:p>23</text:p>
          </table:table-cell>
          <table:table-cell office:value-type="string" table:style-name="ce2">
            <text:p>7年十七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葉O睿</text:p>
          </table:table-cell>
          <table:table-cell table:number-columns-repeated="16380"/>
        </table:table-row>
        <table:table-row table:style-name="ro1">
          <table:table-cell office:value-type="float" office:value="24" table:style-name="ce2">
            <text:p>24</text:p>
          </table:table-cell>
          <table:table-cell office:value-type="string" table:style-name="ce2">
            <text:p>7年十七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謝O諺</text:p>
          </table:table-cell>
          <table:table-cell table:number-columns-repeated="16380"/>
        </table:table-row>
        <table:table-row table:number-rows-repeated="1048551" table:style-name="ro1">
          <table:table-cell table:number-columns-repeated="16384"/>
        </table:table-row>
      </table:table>
      <table:table table:name="樂高機器人社" table:style-name="ta1">
        <table:table-column table:style-name="co1" table:default-cell-style-name="ce1"/>
        <table:table-column table:style-name="co15" table:default-cell-style-name="ce1"/>
        <table:table-column table:style-name="co1" table:number-columns-repeated="16382" table:default-cell-style-name="ce1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7年四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蔡O羽</text:p>
          </table:table-cell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7年五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超</text:p>
          </table:table-cell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7年十二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竣</text:p>
          </table:table-cell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7年十二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蔡O軒</text:p>
          </table:table-cell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7年十四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陳O宇</text:p>
          </table:table-cell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7年十六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婕</text:p>
          </table:table-cell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7年十七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莊O維</text:p>
          </table:table-cell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7年十八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瑋</text:p>
          </table:table-cell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7年十八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張O宸</text:p>
          </table:table-cell>
          <table:table-cell table:number-columns-repeated="16380"/>
        </table:table-row>
        <table:table-row table:number-rows-repeated="104856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title>115學年度第1學期 社團名冊</dc:title>
    <dc:description/>
    <dc:subject>115學年度第1學期 社團名冊</dc:subject>
    <meta:initial-creator>sfs</meta:initial-creator>
    <dc:creator>教務處公用</dc:creator>
    <meta:creation-date>2026-09-15T08:13:22Z</meta:creation-date>
    <dc:date>2026-09-15T11:31:13Z</dc:date>
  </office:meta>
</office:document-meta>
</file>