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39888888888889cm"/>
    </style:style>
    <style:style style:name="co3" style:family="table-column">
      <style:table-column-properties fo:break-before="auto" style:column-width="2.18722222222222cm"/>
    </style:style>
    <style:style style:name="co4" style:family="table-column">
      <style:table-column-properties fo:break-before="auto" style:column-width="2.2225cm"/>
    </style:style>
    <style:style style:name="co5" style:family="table-column">
      <style:table-column-properties fo:break-before="auto" style:column-width="2.41652777777778cm"/>
    </style:style>
    <style:style style:name="co6" style:family="table-column">
      <style:table-column-properties fo:break-before="auto" style:column-width="2.24013888888889cm"/>
    </style:style>
    <style:style style:name="co7" style:family="table-column">
      <style:table-column-properties fo:break-before="auto" style:column-width="2.34597222222222cm"/>
    </style:style>
    <style:style style:name="co8" style:family="table-column">
      <style:table-column-properties fo:break-before="auto" style:column-width="2.25777777777778cm"/>
    </style:style>
    <style:style style:name="co9" style:family="table-column">
      <style:table-column-properties fo:break-before="auto" style:column-width="2.32833333333333cm"/>
    </style:style>
    <style:style style:name="co10" style:family="table-column">
      <style:table-column-properties fo:break-before="auto" style:column-width="2.29305555555556cm"/>
    </style:style>
    <style:style style:name="co11" style:family="table-column">
      <style:table-column-properties fo:break-before="auto" style:column-width="2.31069444444444cm"/>
    </style:style>
    <style:style style:name="co12" style:family="table-column">
      <style:table-column-properties fo:break-before="auto" style:column-width="2.20486111111111cm"/>
    </style:style>
    <style:style style:name="co13" style:family="table-column">
      <style:table-column-properties fo:break-before="auto" style:column-width="2.36361111111111cm"/>
    </style:style>
    <style:style style:name="co14" style:family="table-column">
      <style:table-column-properties fo:break-before="auto" style:column-width="2.38125cm"/>
    </style:style>
    <style:style style:name="co15" style:family="table-column">
      <style:table-column-properties fo:break-before="auto" style:column-width="2.08138888888889cm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古蹟解說社A組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黃O翔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二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佑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二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陳O愷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四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盧O澈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六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柳O皓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七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施O華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八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王O睿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十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鄭O譯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十二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謝O承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三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施O妤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四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施O騰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五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蔡O烜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五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陳O希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六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許O誌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六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柯O平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六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許O恩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七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賴O瑞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八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黃O富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八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喆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八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吳O晏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八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吳O蓁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二十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許O傳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二十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騰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二十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呂O珊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桌球社A組" table:style-name="ta1">
        <table:table-column table:style-name="co1" table:default-cell-style-name="ce1"/>
        <table:table-column table:style-name="co3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黃O書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二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王O維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三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吳O宇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四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顏O恩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五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林O旻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五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陳O緯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六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莊O杰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六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許O凱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七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林O杰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八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曾O緯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一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劉O炫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一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田O瑞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二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黃O捷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二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賴O瑜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三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粘O羿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五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蔣O均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六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楊O程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六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張O杰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六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施O淵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六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柯O謙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九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鄭O晨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九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許O皓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九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楊O文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十九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莊O祿</text:p>
          </table:table-cell>
          <table:table-cell table:number-columns-repeated="16380"/>
        </table:table-row>
        <table:table-row table:style-name="ro1">
          <table:table-cell office:value-type="float" office:value="25" table:style-name="ce2">
            <text:p>25</text:p>
          </table:table-cell>
          <table:table-cell office:value-type="string" table:style-name="ce2">
            <text:p>8年十九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謝O祥</text:p>
          </table:table-cell>
          <table:table-cell table:number-columns-repeated="16380"/>
        </table:table-row>
        <table:table-row table:style-name="ro1">
          <table:table-cell office:value-type="float" office:value="26" table:style-name="ce2">
            <text:p>26</text:p>
          </table:table-cell>
          <table:table-cell office:value-type="string" table:style-name="ce2">
            <text:p>8年十九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林O婕</text:p>
          </table:table-cell>
          <table:table-cell table:number-columns-repeated="16380"/>
        </table:table-row>
        <table:table-row table:style-name="ro1">
          <table:table-cell office:value-type="float" office:value="27" table:style-name="ce2">
            <text:p>27</text:p>
          </table:table-cell>
          <table:table-cell office:value-type="string" table:style-name="ce2">
            <text:p>8年二十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郭O智</text:p>
          </table:table-cell>
          <table:table-cell table:number-columns-repeated="16380"/>
        </table:table-row>
        <table:table-row table:style-name="ro1">
          <table:table-cell office:value-type="float" office:value="28" table:style-name="ce2">
            <text:p>28</text:p>
          </table:table-cell>
          <table:table-cell office:value-type="string" table:style-name="ce2">
            <text:p>8年二十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盧O昀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國武術社A組" table:style-name="ta1">
        <table:table-column table:style-name="co1" table:default-cell-style-name="ce1"/>
        <table:table-column table:style-name="co4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許O程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三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陳O翔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三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林O慶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四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楊O喆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六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宇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七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鍾O霖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七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粘O翰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七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施O融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十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郭O陞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許O翔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施O霆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蔣O程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柯O禾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一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陳O剛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二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陳O妤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二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許O伃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二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趙O馨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二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許O云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三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王O霖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九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粘O瑞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九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許O恩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九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盧O媛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九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林O妤</text:p>
          </table:table-cell>
          <table:table-cell table:number-columns-repeated="16380"/>
        </table:table-row>
        <table:table-row table:number-rows-repeated="1048552" table:style-name="ro1">
          <table:table-cell table:number-columns-repeated="16384"/>
        </table:table-row>
      </table:table>
      <table:table table:name="進階籃球社" table:style-name="ta1">
        <table:table-column table:style-name="co1" table:default-cell-style-name="ce1"/>
        <table:table-column table:style-name="co5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譯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二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陳O宇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二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瑋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三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楊O翰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三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許O誠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三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范O均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四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諺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四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田O廷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四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李O偉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四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陳O諺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四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楊O喆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五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粘O翔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六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李O硯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六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許O成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七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瀚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八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鄭O恩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八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康O嘉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王O叡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萬O廷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楊O宇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尤O恩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邱O熹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一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珽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十一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林O侑</text:p>
          </table:table-cell>
          <table:table-cell table:number-columns-repeated="16380"/>
        </table:table-row>
        <table:table-row table:style-name="ro1">
          <table:table-cell office:value-type="float" office:value="25" table:style-name="ce2">
            <text:p>25</text:p>
          </table:table-cell>
          <table:table-cell office:value-type="string" table:style-name="ce2">
            <text:p>8年十二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曾O竣</text:p>
          </table:table-cell>
          <table:table-cell table:number-columns-repeated="16380"/>
        </table:table-row>
        <table:table-row table:style-name="ro1">
          <table:table-cell office:value-type="float" office:value="26" table:style-name="ce2">
            <text:p>26</text:p>
          </table:table-cell>
          <table:table-cell office:value-type="string" table:style-name="ce2">
            <text:p>8年十二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盧O杄</text:p>
          </table:table-cell>
          <table:table-cell table:number-columns-repeated="16380"/>
        </table:table-row>
        <table:table-row table:style-name="ro1">
          <table:table-cell office:value-type="float" office:value="27" table:style-name="ce2">
            <text:p>27</text:p>
          </table:table-cell>
          <table:table-cell office:value-type="string" table:style-name="ce2">
            <text:p>8年十二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許O暘</text:p>
          </table:table-cell>
          <table:table-cell table:number-columns-repeated="16380"/>
        </table:table-row>
        <table:table-row table:style-name="ro1">
          <table:table-cell office:value-type="float" office:value="28" table:style-name="ce2">
            <text:p>28</text:p>
          </table:table-cell>
          <table:table-cell office:value-type="string" table:style-name="ce2">
            <text:p>8年十二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許O議</text:p>
          </table:table-cell>
          <table:table-cell table:number-columns-repeated="16380"/>
        </table:table-row>
        <table:table-row table:style-name="ro1">
          <table:table-cell office:value-type="float" office:value="29" table:style-name="ce2">
            <text:p>29</text:p>
          </table:table-cell>
          <table:table-cell office:value-type="string" table:style-name="ce2">
            <text:p>8年十三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陳O恩</text:p>
          </table:table-cell>
          <table:table-cell table:number-columns-repeated="16380"/>
        </table:table-row>
        <table:table-row table:style-name="ro1">
          <table:table-cell office:value-type="float" office:value="30" table:style-name="ce2">
            <text:p>30</text:p>
          </table:table-cell>
          <table:table-cell office:value-type="string" table:style-name="ce2">
            <text:p>8年十四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宸</text:p>
          </table:table-cell>
          <table:table-cell table:number-columns-repeated="16380"/>
        </table:table-row>
        <table:table-row table:style-name="ro1">
          <table:table-cell office:value-type="float" office:value="31" table:style-name="ce2">
            <text:p>31</text:p>
          </table:table-cell>
          <table:table-cell office:value-type="string" table:style-name="ce2">
            <text:p>8年十四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林O皓</text:p>
          </table:table-cell>
          <table:table-cell table:number-columns-repeated="16380"/>
        </table:table-row>
        <table:table-row table:style-name="ro1">
          <table:table-cell office:value-type="float" office:value="32" table:style-name="ce2">
            <text:p>32</text:p>
          </table:table-cell>
          <table:table-cell office:value-type="string" table:style-name="ce2">
            <text:p>8年十四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揚</text:p>
          </table:table-cell>
          <table:table-cell table:number-columns-repeated="16380"/>
        </table:table-row>
        <table:table-row table:style-name="ro1">
          <table:table-cell office:value-type="float" office:value="33" table:style-name="ce2">
            <text:p>33</text:p>
          </table:table-cell>
          <table:table-cell office:value-type="string" table:style-name="ce2">
            <text:p>8年十六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陳O瑋</text:p>
          </table:table-cell>
          <table:table-cell table:number-columns-repeated="16380"/>
        </table:table-row>
        <table:table-row table:style-name="ro1">
          <table:table-cell office:value-type="float" office:value="34" table:style-name="ce2">
            <text:p>34</text:p>
          </table:table-cell>
          <table:table-cell office:value-type="string" table:style-name="ce2">
            <text:p>8年十九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吳O宸</text:p>
          </table:table-cell>
          <table:table-cell table:number-columns-repeated="16380"/>
        </table:table-row>
        <table:table-row table:style-name="ro1">
          <table:table-cell office:value-type="float" office:value="35" table:style-name="ce2">
            <text:p>35</text:p>
          </table:table-cell>
          <table:table-cell office:value-type="string" table:style-name="ce2">
            <text:p>8年二十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葉O源</text:p>
          </table:table-cell>
          <table:table-cell table:number-columns-repeated="16380"/>
        </table:table-row>
        <table:table-row table:style-name="ro1">
          <table:table-cell office:value-type="float" office:value="36" table:style-name="ce2">
            <text:p>36</text:p>
          </table:table-cell>
          <table:table-cell office:value-type="string" table:style-name="ce2">
            <text:p>8年二十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馬O鈞</text:p>
          </table:table-cell>
          <table:table-cell table:number-columns-repeated="16380"/>
        </table:table-row>
        <table:table-row table:number-rows-repeated="1048539" table:style-name="ro1">
          <table:table-cell table:number-columns-repeated="16384"/>
        </table:table-row>
      </table:table>
      <table:table table:name="捏麵人社A組" table:style-name="ta1">
        <table:table-column table:style-name="co1" table:default-cell-style-name="ce1"/>
        <table:table-column table:style-name="co6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黃O芫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二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許O惠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二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鄭O予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二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趙O淋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三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賴O岳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四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陳O恩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四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蔡O羽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六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楷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六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孫O漢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六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黃O甄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七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瑋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七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林O沂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八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李O宥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八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吳O旼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一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陳O彥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二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蔡O祈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二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黃O沅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五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邱O宣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五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王O崴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五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林O錩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六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施O妍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六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紀O蓁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六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郭O昕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二十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王O暐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鐵絲立體創作社" table:style-name="ta1">
        <table:table-column table:style-name="co1" table:default-cell-style-name="ce1"/>
        <table:table-column table:style-name="co7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許O喆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二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黃O茵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三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施O彤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七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詹O喬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八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林O恩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八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莊O霏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八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謝O萱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八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陳O醇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八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卓O琳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王O霖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黃O晅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二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林O曄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二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蔡O翔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二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施O璇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三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卓O祐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三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徐O棋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三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唐O竣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三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施O億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三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謝O岓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五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邱O綺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七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陳O睿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七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楊O帷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八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王O棠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二十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王O澔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篆刻社" table:style-name="ta1">
        <table:table-column table:style-name="co1" table:default-cell-style-name="ce1"/>
        <table:table-column table:style-name="co8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劉O維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二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張O瑋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二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羅O晟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四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霈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五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玄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五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姚O諺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八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許O維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八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粘O勛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八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曾O暄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一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宥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二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辜O融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三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顏O培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三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張O睿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六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陳O嘉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六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謝O星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七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洪O磁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八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楊O祐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八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葦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八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郭O辰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八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張O翔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八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葉O諺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八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澄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八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吳O炘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十八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郭O綱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熱音社" table:style-name="ta1">
        <table:table-column table:style-name="co1" table:default-cell-style-name="ce1"/>
        <table:table-column table:style-name="co9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廖O甯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三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俞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四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黃O晴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八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洪O瑜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十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黃O尹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十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李O恩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十一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施O昕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十二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粘O凌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十二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黃O琁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二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洪O瑋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二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施O蓁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六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古O璇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六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朱O瑜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七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施O岑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九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黃O杰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九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倫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九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施O蓁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九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徐O荃</text:p>
          </table:table-cell>
          <table:table-cell table:number-columns-repeated="16380"/>
        </table:table-row>
        <table:table-row table:number-rows-repeated="1048557" table:style-name="ro1">
          <table:table-cell table:number-columns-repeated="16384"/>
        </table:table-row>
      </table:table>
      <table:table table:name="陶笛社" table:style-name="ta1">
        <table:table-column table:style-name="co1" table:default-cell-style-name="ce1"/>
        <table:table-column table:style-name="co4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廖O瑄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五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承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五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張O恆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五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倪O媗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六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胡O宸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六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林O彥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八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洪O婷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十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蔡O璇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十一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施O澤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一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張O筑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二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董O誼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二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張O宇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三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廖O有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三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楊O裳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五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郭O晴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五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薛O穎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七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梁O捷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九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璇</text:p>
          </table:table-cell>
          <table:table-cell table:number-columns-repeated="16380"/>
        </table:table-row>
        <table:table-row table:number-rows-repeated="1048557" table:style-name="ro1">
          <table:table-cell table:number-columns-repeated="16384"/>
        </table:table-row>
      </table:table>
      <table:table table:name="熱門舞蹈社A組" table:style-name="ta1">
        <table:table-column table:style-name="co1" table:default-cell-style-name="ce1"/>
        <table:table-column table:style-name="co10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嘉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五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李O言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七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許O湘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十一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吳O儒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十三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張O媛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十五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許O恩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十五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蔣O蓁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十五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尤O筠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十五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楊O羽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五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黃O歆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五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吳O柔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七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張O語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九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許O恩</text:p>
          </table:table-cell>
          <table:table-cell table:number-columns-repeated="16380"/>
        </table:table-row>
        <table:table-row table:number-rows-repeated="1048562" table:style-name="ro1">
          <table:table-cell table:number-columns-repeated="16384"/>
        </table:table-row>
      </table:table>
      <table:table table:name="益智桌遊社A組" table:style-name="ta1">
        <table:table-column table:style-name="co1" table:default-cell-style-name="ce1"/>
        <table:table-column table:style-name="co7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謝O玹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四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鄔O翰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四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徐O棠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五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許O億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五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莊O陹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五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詹O梃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五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邱O莉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七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陳O榐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七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蔡O璁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七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趙O銳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八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緦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一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施O耀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三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蔡O姸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四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吳O嫺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五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謝O阜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六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鴻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六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丘O勳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七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許O勛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七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億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七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洪O彣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八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蕭O倫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八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張O濬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九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彤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十九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楊O彤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創意手作社A組" table:style-name="ta1">
        <table:table-column table:style-name="co1" table:default-cell-style-name="ce1"/>
        <table:table-column table:style-name="co11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馬O萌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二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鄧O杏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三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倢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三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馬O喬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三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陳O璇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三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王O婕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四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施O吟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五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侯O遠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五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許O菱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六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謝O佑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七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蔣O妤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一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黃O倫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三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黃O祐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三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許O怡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三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施O惠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四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莊O竣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七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陳O睿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七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謝O林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七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張O棠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七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李O育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七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陳O宇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七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鄭O恩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八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晴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十九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林O芯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手工皂社" table:style-name="ta1">
        <table:table-column table:style-name="co1" table:default-cell-style-name="ce1"/>
        <table:table-column table:style-name="co12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王O茜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二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許O瑋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四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連O淯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四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粘O柔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四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王O云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五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黃O瑜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五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許O予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七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黃O筑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七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施O君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八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許O恆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八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施O浚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八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賴O銘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八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李O攸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八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吳O葦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八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許O淇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一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郭O呈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一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莊O勛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一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黃O毓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六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楊O翔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六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林O富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七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謝O慧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七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黃O棋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七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謝O彤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十九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郭O安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文創彩繪社A組" table:style-name="ta1">
        <table:table-column table:style-name="co1" table:default-cell-style-name="ce1"/>
        <table:table-column table:style-name="co7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許O容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三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王O程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三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林O右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五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恬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六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晴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七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呂O歆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十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藍O澧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十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張O瑋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十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黃O淳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賴O妤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蔡O纓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二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林O淳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三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玥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四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温O程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四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易O霓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四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陳O涵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五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張O紳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五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曾O綸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五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楊O太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七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施O芩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八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王O淂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八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陳O蓁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九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陳O睿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十九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許O愷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龍獅社A組" table:style-name="ta1">
        <table:table-column table:style-name="co1" table:default-cell-style-name="ce1"/>
        <table:table-column table:style-name="co5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二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張O恩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三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鈞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四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黃O文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四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吳O鵬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六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尤O愷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六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許O真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七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郭O均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七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呂O龍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八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王O歆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一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謝O喆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一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曾O恩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一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許O逸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三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施O莉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四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施O聿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五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許O惟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五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吳O隆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九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黃O遠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九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馬O閔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二十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許O智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二十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呂O軒</text:p>
          </table:table-cell>
          <table:table-cell table:number-columns-repeated="16380"/>
        </table:table-row>
        <table:table-row table:number-rows-repeated="1048555" table:style-name="ro1">
          <table:table-cell table:number-columns-repeated="16384"/>
        </table:table-row>
      </table:table>
      <table:table table:name="南管社A組" table:style-name="ta1">
        <table:table-column table:style-name="co1" table:default-cell-style-name="ce1"/>
        <table:table-column table:style-name="co6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三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林O澄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三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許O馨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三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黃O庭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四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許O枃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十四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鈞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十四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許O寧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十四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蘇O筠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十四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施O琋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二十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蔡O宸</text:p>
          </table:table-cell>
          <table:table-cell table:number-columns-repeated="16380"/>
        </table:table-row>
        <table:table-row table:number-rows-repeated="1048566" table:style-name="ro1">
          <table:table-cell table:number-columns-repeated="16384"/>
        </table:table-row>
      </table:table>
      <table:table table:name="書法社" table:style-name="ta1">
        <table:table-column table:style-name="co1" table:default-cell-style-name="ce1"/>
        <table:table-column table:style-name="co13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三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林O諺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三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粘O嘉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三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許O易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三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李O恩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三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林O璇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四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許O瑋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五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趙O妘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六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許O凌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六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王O喬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七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梁O嘉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三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王O鈞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四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梁O睿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四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潘O君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四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宇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四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謝O邑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四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洪O彤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六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為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七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鄭O鈞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七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李O語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八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林O榮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八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陳O蓁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八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婷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八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謝O蓁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十九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楊O叡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手機拍不停，一拍成名社" table:style-name="ta1">
        <table:table-column table:style-name="co1" table:default-cell-style-name="ce1"/>
        <table:table-column table:style-name="co9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三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蕭O研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三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晏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四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李O芳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四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王O茹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五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游O雅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六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張O銨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六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顏O羽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七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洪O君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七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溦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八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游O樺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洪O淋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吳O翎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一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陳O伃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二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劉O豪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三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慈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四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洪O哲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四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許O晴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六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許O方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六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施O薇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八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吳O萱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八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楊O涵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九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謝O承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十九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蘇O涵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二十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王O霈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毛線編織社" table:style-name="ta1">
        <table:table-column table:style-name="co1" table:default-cell-style-name="ce1"/>
        <table:table-column table:style-name="co9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三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瑄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三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張O婕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四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銓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五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黃O霏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五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莊O羽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六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凌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六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何O楺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六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施O妤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六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楊O潔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七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李O婕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七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温O妮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七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劉O璇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一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媗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一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蕭O彤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四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黃O妍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四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紀O妤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四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張O欣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四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葉O辰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六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施O珍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十七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簡O庭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十八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邱O云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十八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施O欣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二十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洪O媃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二十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温O潔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布袋戲社" table:style-name="ta1">
        <table:table-column table:style-name="co1" table:default-cell-style-name="ce1"/>
        <table:table-column table:style-name="co14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三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施O晴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五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許O鴻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五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黃O凱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五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徐O程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十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劉O蓁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十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蘇O心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十二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郭O涵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十二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張O滕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十三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陳O翊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二十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王O齊</text:p>
          </table:table-cell>
          <table:table-cell table:number-columns-repeated="16380"/>
        </table:table-row>
        <table:table-row table:number-rows-repeated="1048565" table:style-name="ro1">
          <table:table-cell table:number-columns-repeated="16384"/>
        </table:table-row>
      </table:table>
      <table:table table:name="造型氣球社" table:style-name="ta1">
        <table:table-column table:style-name="co1" table:default-cell-style-name="ce1"/>
        <table:table-column table:style-name="co10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四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淵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四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許O希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五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許O昌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七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張O鈞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七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許O宸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八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許O恩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八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許O云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十三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梁O全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十三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許O彤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四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施O宇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五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李O叡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五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黃O綺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五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吳O均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六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粘O凌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六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穎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七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謝O羽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七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蔡O丞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九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陳O元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二十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張O程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二十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顧O耀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二十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范O德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二十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林O賢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二十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趙O昇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二十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洪O捷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串珠社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五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施O彤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六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江O蓁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六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胡O菲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十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黃O珺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十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趙O瑄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十一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胡O珞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8年十一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東O恩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8年十一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許O昕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8年十一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劉O柔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8年十一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王O儀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8年十三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梁O綺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8年十三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亘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8年十四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蔡O妤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8年十五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黃O頎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8年十五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許O捷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8年十六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洪O靜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8年十六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劉O毓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8年十六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趙O筑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8年十八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王O頤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8年二十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梁O方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8年二十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紀O軒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8年二十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許O筑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8年二十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楊O瑄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8年二十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許O軒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Scratch機器人社" table:style-name="ta1">
        <table:table-column table:style-name="co1" table:default-cell-style-name="ce1"/>
        <table:table-column table:style-name="co15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8年六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施O兆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8年六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陳O翔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8年十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張O碩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8年十四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林O喆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8年十七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許O翔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8年十七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吳O穎</text:p>
          </table:table-cell>
          <table:table-cell table:number-columns-repeated="16380"/>
        </table:table-row>
        <table:table-row table:number-rows-repeated="104856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title>115學年度第1學期 社團名冊</dc:title>
    <dc:description/>
    <dc:subject>115學年度第1學期 社團名冊</dc:subject>
    <meta:initial-creator>sfs</meta:initial-creator>
    <dc:creator>教務處公用</dc:creator>
    <meta:creation-date>2026-09-15T08:13:22Z</meta:creation-date>
    <dc:date>2026-09-15T11:32:03Z</dc:date>
  </office:meta>
</office:document-meta>
</file>